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olo1" style:master-page-name="MP0" style:family="paragraph">
      <style:paragraph-properties fo:break-before="page" fo:margin-top="0.2236in" fo:margin-bottom="0.2236in"/>
    </style:style>
    <style:style style:name="T2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3" style:parent-style-name="Titolo2" style:family="paragraph">
      <style:paragraph-properties fo:margin-top="0.2076in" fo:margin-bottom="0.2076in"/>
    </style:style>
    <style:style style:name="T4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18pt" style:font-size-asian="18pt" style:font-size-complex="18pt"/>
    </style:style>
    <style:style style:name="P5" style:parent-style-name="Normale" style:family="paragraph">
      <style:paragraph-properties fo:margin-top="0.1666in" fo:margin-bottom="0.1666in"/>
    </style:style>
    <style:style style:name="T6" style:parent-style-name="Car.predefinitoparagrafo" style:family="text">
      <style:text-properties style:font-name="Aptos" style:font-name-asian="Aptos" style:font-name-complex="Aptos"/>
    </style:style>
    <style:style style:name="T7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8" style:parent-style-name="Car.predefinitoparagrafo" style:family="text">
      <style:text-properties style:font-name="Aptos" style:font-name-asian="Aptos" style:font-name-complex="Aptos"/>
    </style:style>
    <style:style style:name="P9" style:parent-style-name="Normale" style:family="paragraph">
      <style:paragraph-properties fo:margin-top="0.1666in" fo:margin-bottom="0.1666in"/>
    </style:style>
    <style:style style:name="T10" style:parent-style-name="Car.predefinitoparagrafo" style:family="text">
      <style:text-properties style:font-name="Aptos" style:font-name-asian="Aptos" style:font-name-complex="Aptos"/>
    </style:style>
    <style:style style:name="T11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2" style:parent-style-name="Car.predefinitoparagrafo" style:family="text">
      <style:text-properties style:font-name="Aptos" style:font-name-asian="Aptos" style:font-name-complex="Aptos"/>
    </style:style>
    <style:style style:name="P13" style:parent-style-name="Normale" style:family="paragraph">
      <style:paragraph-properties fo:margin-top="0.1666in" fo:margin-bottom="0.1666in"/>
    </style:style>
    <style:style style:name="T14" style:parent-style-name="Car.predefinitoparagrafo" style:family="text">
      <style:text-properties style:font-name="Aptos" style:font-name-asian="Aptos" style:font-name-complex="Aptos"/>
    </style:style>
    <style:style style:name="T15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6" style:parent-style-name="Car.predefinitoparagrafo" style:family="text">
      <style:text-properties style:font-name="Aptos" style:font-name-asian="Aptos" style:font-name-complex="Aptos"/>
    </style:style>
    <style:style style:name="P17" style:parent-style-name="Titolo2" style:family="paragraph">
      <style:paragraph-properties fo:margin-top="0.2076in" fo:margin-bottom="0.2076in"/>
    </style:style>
    <style:style style:name="T18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18pt" style:font-size-asian="18pt" style:font-size-complex="18pt"/>
    </style:style>
    <style:style style:name="P19" style:parent-style-name="Normale" style:family="paragraph">
      <style:paragraph-properties fo:margin-top="0.1666in" fo:margin-bottom="0.1666in"/>
    </style:style>
    <style:style style:name="T20" style:parent-style-name="Car.predefinitoparagrafo" style:family="text">
      <style:text-properties style:font-name="Aptos" style:font-name-asian="Aptos" style:font-name-complex="Aptos"/>
    </style:style>
    <style:style style:name="P21" style:parent-style-name="Normale" style:family="paragraph">
      <style:paragraph-properties fo:margin-top="0.1666in" fo:margin-bottom="0.1666in"/>
    </style:style>
    <style:style style:name="T22" style:parent-style-name="Car.predefinitoparagrafo" style:family="text">
      <style:text-properties style:font-name="Aptos" style:font-name-asian="Aptos" style:font-name-complex="Aptos"/>
    </style:style>
    <style:style style:name="P23" style:parent-style-name="Normale" style:family="paragraph">
      <style:paragraph-properties fo:margin-top="0.1666in" fo:margin-bottom="0.1666in"/>
    </style:style>
    <style:style style:name="T24" style:parent-style-name="Car.predefinitoparagrafo" style:family="text">
      <style:text-properties style:font-name="Aptos" style:font-name-asian="Aptos" style:font-name-complex="Aptos"/>
    </style:style>
    <style:style style:name="T25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6" style:parent-style-name="Car.predefinitoparagrafo" style:family="text">
      <style:text-properties style:font-name="Aptos" style:font-name-asian="Aptos" style:font-name-complex="Aptos"/>
    </style:style>
    <style:style style:name="P27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8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9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0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1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2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3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4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5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6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7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8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39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40" style:parent-style-name="Normale" style:family="paragraph">
      <style:paragraph-properties fo:margin-top="0.1666in" fo:margin-bottom="0.1666in"/>
    </style:style>
    <style:style style:name="T41" style:parent-style-name="Car.predefinitoparagrafo" style:family="text">
      <style:text-properties style:font-name="Aptos" style:font-name-asian="Aptos" style:font-name-complex="Aptos"/>
    </style:style>
    <style:style style:name="T42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43" style:parent-style-name="Car.predefinitoparagrafo" style:family="text">
      <style:text-properties style:font-name="Aptos" style:font-name-asian="Aptos" style:font-name-complex="Aptos"/>
    </style:style>
    <style:style style:name="P44" style:parent-style-name="Titolo1" style:family="paragraph">
      <style:paragraph-properties fo:margin-top="0.2236in" fo:margin-bottom="0.2236in"/>
    </style:style>
    <style:style style:name="T45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46" style:parent-style-name="Normale" style:family="paragraph">
      <style:paragraph-properties fo:margin-top="0.1666in" fo:margin-bottom="0.1666in"/>
    </style:style>
    <style:style style:name="T47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48" style:parent-style-name="Car.predefinitoparagrafo" style:family="text">
      <style:text-properties style:font-name="Aptos" style:font-name-asian="Aptos" style:font-name-complex="Aptos"/>
    </style:style>
    <style:style style:name="P49" style:parent-style-name="Normale" style:family="paragraph">
      <style:paragraph-properties fo:margin-top="0.1666in" fo:margin-bottom="0.1666in"/>
    </style:style>
    <style:style style:name="T50" style:parent-style-name="Car.predefinitoparagrafo" style:family="text">
      <style:text-properties style:font-name="Aptos" style:font-name-asian="Aptos" style:font-name-complex="Aptos"/>
    </style:style>
    <style:style style:name="P51" style:parent-style-name="Normale" style:family="paragraph">
      <style:paragraph-properties fo:margin-top="0.1666in" fo:margin-bottom="0.1666in"/>
    </style:style>
    <style:style style:name="T52" style:parent-style-name="Car.predefinitoparagrafo" style:family="text">
      <style:text-properties style:font-name="Aptos" style:font-name-asian="Aptos" style:font-name-complex="Aptos"/>
    </style:style>
    <style:style style:name="T53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54" style:parent-style-name="Car.predefinitoparagrafo" style:family="text">
      <style:text-properties style:font-name="Aptos" style:font-name-asian="Aptos" style:font-name-complex="Aptos"/>
    </style:style>
    <style:style style:name="P55" style:parent-style-name="Normale" style:family="paragraph">
      <style:paragraph-properties fo:margin-top="0.1666in" fo:margin-bottom="0.1666in"/>
    </style:style>
    <style:style style:name="T56" style:parent-style-name="Car.predefinitoparagrafo" style:family="text">
      <style:text-properties style:font-name="Aptos" style:font-name-asian="Aptos" style:font-name-complex="Aptos"/>
    </style:style>
    <style:style style:name="P57" style:parent-style-name="Titolo2" style:family="paragraph">
      <style:paragraph-properties fo:margin-top="0.2076in" fo:margin-bottom="0.2076in"/>
    </style:style>
    <style:style style:name="T58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18pt" style:font-size-asian="18pt" style:font-size-complex="18pt"/>
    </style:style>
    <style:style style:name="P59" style:parent-style-name="Normale" style:family="paragraph">
      <style:paragraph-properties fo:margin-top="0.1666in" fo:margin-bottom="0.1666in"/>
    </style:style>
    <style:style style:name="T60" style:parent-style-name="Car.predefinitoparagrafo" style:family="text">
      <style:text-properties style:font-name="Aptos" style:font-name-asian="Aptos" style:font-name-complex="Aptos"/>
    </style:style>
    <style:style style:name="P61" style:parent-style-name="Normale" style:family="paragraph">
      <style:paragraph-properties fo:margin-top="0.1666in" fo:margin-bottom="0.1666in"/>
    </style:style>
    <style:style style:name="T62" style:parent-style-name="Car.predefinitoparagrafo" style:family="text">
      <style:text-properties style:font-name="Aptos" style:font-name-asian="Aptos" style:font-name-complex="Aptos"/>
    </style:style>
    <style:style style:name="P63" style:parent-style-name="Normale" style:family="paragraph">
      <style:paragraph-properties fo:margin-top="0.1666in" fo:margin-bottom="0.1666in"/>
    </style:style>
    <style:style style:name="T64" style:parent-style-name="Car.predefinitoparagrafo" style:family="text">
      <style:text-properties style:font-name="Aptos" style:font-name-asian="Aptos" style:font-name-complex="Aptos"/>
    </style:style>
    <style:style style:name="P65" style:parent-style-name="Normale" style:family="paragraph">
      <style:paragraph-properties fo:margin-top="0.1666in" fo:margin-bottom="0.1666in"/>
    </style:style>
    <style:style style:name="T66" style:parent-style-name="Car.predefinitoparagrafo" style:family="text">
      <style:text-properties style:font-name="Aptos" style:font-name-asian="Aptos" style:font-name-complex="Aptos"/>
    </style:style>
    <style:style style:name="P67" style:parent-style-name="Normale" style:family="paragraph">
      <style:paragraph-properties fo:margin-top="0.1666in" fo:margin-bottom="0.1666in"/>
    </style:style>
    <style:style style:name="T68" style:parent-style-name="Car.predefinitoparagrafo" style:family="text">
      <style:text-properties style:font-name="Aptos" style:font-name-asian="Aptos" style:font-name-complex="Aptos"/>
    </style:style>
    <style:style style:name="P69" style:parent-style-name="Normale" style:family="paragraph">
      <style:paragraph-properties fo:margin-top="0.1666in" fo:margin-bottom="0.1666in"/>
    </style:style>
    <style:style style:name="T70" style:parent-style-name="Car.predefinitoparagrafo" style:family="text">
      <style:text-properties style:font-name="Aptos" style:font-name-asian="Aptos" style:font-name-complex="Aptos"/>
    </style:style>
    <style:style style:name="P71" style:parent-style-name="Normale" style:family="paragraph">
      <style:paragraph-properties fo:margin-top="0.1666in" fo:margin-bottom="0.1666in"/>
    </style:style>
    <style:style style:name="T72" style:parent-style-name="Car.predefinitoparagrafo" style:family="text">
      <style:text-properties style:font-name="Aptos" style:font-name-asian="Aptos" style:font-name-complex="Aptos"/>
    </style:style>
    <style:style style:name="P73" style:parent-style-name="Normale" style:family="paragraph">
      <style:paragraph-properties fo:margin-top="0.1666in" fo:margin-bottom="0.1666in"/>
    </style:style>
    <style:style style:name="T74" style:parent-style-name="Car.predefinitoparagrafo" style:family="text">
      <style:text-properties style:font-name="Aptos" style:font-name-asian="Aptos" style:font-name-complex="Aptos"/>
    </style:style>
    <style:style style:name="P75" style:parent-style-name="Normale" style:family="paragraph">
      <style:paragraph-properties fo:margin-top="0.1666in" fo:margin-bottom="0.1666in"/>
    </style:style>
    <style:style style:name="T76" style:parent-style-name="Car.predefinitoparagrafo" style:family="text">
      <style:text-properties style:font-name="Aptos" style:font-name-asian="Aptos" style:font-name-complex="Aptos"/>
    </style:style>
    <style:style style:name="P77" style:parent-style-name="Normale" style:family="paragraph">
      <style:paragraph-properties fo:margin-top="0.1666in" fo:margin-bottom="0.1666in"/>
    </style:style>
    <style:style style:name="T78" style:parent-style-name="Car.predefinitoparagrafo" style:family="text">
      <style:text-properties style:font-name="Aptos" style:font-name-asian="Aptos" style:font-name-complex="Aptos"/>
    </style:style>
    <style:style style:name="T79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80" style:parent-style-name="Car.predefinitoparagrafo" style:family="text">
      <style:text-properties style:font-name="Aptos" style:font-name-asian="Aptos" style:font-name-complex="Aptos"/>
    </style:style>
    <style:style style:name="P81" style:parent-style-name="Normale" style:family="paragraph">
      <style:paragraph-properties fo:margin-top="0.1666in" fo:margin-bottom="0.1666in"/>
    </style:style>
    <style:style style:name="T82" style:parent-style-name="Car.predefinitoparagrafo" style:family="text">
      <style:text-properties style:font-name="Aptos" style:font-name-asian="Aptos" style:font-name-complex="Aptos"/>
    </style:style>
    <style:style style:name="P83" style:parent-style-name="Titolo1" style:family="paragraph">
      <style:paragraph-properties fo:margin-top="0.2236in" fo:margin-bottom="0.2236in"/>
    </style:style>
    <style:style style:name="T84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85" style:parent-style-name="Normale" style:family="paragraph">
      <style:paragraph-properties fo:margin-top="0.1666in" fo:margin-bottom="0.1666in"/>
    </style:style>
    <style:style style:name="T86" style:parent-style-name="Car.predefinitoparagrafo" style:family="text">
      <style:text-properties style:font-name="Aptos" style:font-name-asian="Aptos" style:font-name-complex="Aptos"/>
    </style:style>
    <style:style style:name="P87" style:parent-style-name="Normale" style:family="paragraph">
      <style:paragraph-properties fo:margin-top="0.1666in" fo:margin-bottom="0.1666in"/>
    </style:style>
    <style:style style:name="T88" style:parent-style-name="Car.predefinitoparagrafo" style:family="text">
      <style:text-properties style:font-name="Aptos" style:font-name-asian="Aptos" style:font-name-complex="Aptos"/>
    </style:style>
    <style:style style:name="T89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90" style:parent-style-name="Car.predefinitoparagrafo" style:family="text">
      <style:text-properties style:font-name="Aptos" style:font-name-asian="Aptos" style:font-name-complex="Aptos"/>
    </style:style>
    <style:style style:name="P91" style:parent-style-name="Normale" style:family="paragraph">
      <style:paragraph-properties fo:margin-top="0.1666in" fo:margin-bottom="0.1666in"/>
    </style:style>
    <style:style style:name="T92" style:parent-style-name="Car.predefinitoparagrafo" style:family="text">
      <style:text-properties style:font-name="Aptos" style:font-name-asian="Aptos" style:font-name-complex="Aptos"/>
    </style:style>
    <style:style style:name="P93" style:parent-style-name="Titolo2" style:family="paragraph">
      <style:paragraph-properties fo:margin-top="0.2076in" fo:margin-bottom="0.2076in"/>
    </style:style>
    <style:style style:name="T94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18pt" style:font-size-asian="18pt" style:font-size-complex="18pt"/>
    </style:style>
    <style:style style:name="P95" style:parent-style-name="Normale" style:family="paragraph">
      <style:paragraph-properties fo:margin-top="0.1666in" fo:margin-bottom="0.1666in"/>
    </style:style>
    <style:style style:name="T96" style:parent-style-name="Car.predefinitoparagrafo" style:family="text">
      <style:text-properties style:font-name="Aptos" style:font-name-asian="Aptos" style:font-name-complex="Aptos"/>
    </style:style>
    <style:style style:name="P97" style:parent-style-name="Normale" style:family="paragraph">
      <style:paragraph-properties fo:margin-top="0.1666in" fo:margin-bottom="0.1666in"/>
    </style:style>
    <style:style style:name="T98" style:parent-style-name="Car.predefinitoparagrafo" style:family="text">
      <style:text-properties style:font-name="Aptos" style:font-name-asian="Aptos" style:font-name-complex="Aptos"/>
    </style:style>
    <style:style style:name="P99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00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01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02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03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04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05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06" style:parent-style-name="Titolo2" style:family="paragraph">
      <style:paragraph-properties fo:margin-top="0.2076in" fo:margin-bottom="0.2076in"/>
    </style:style>
    <style:style style:name="T107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18pt" style:font-size-asian="18pt" style:font-size-complex="18pt"/>
    </style:style>
    <style:style style:name="P108" style:parent-style-name="Normale" style:family="paragraph">
      <style:paragraph-properties fo:margin-top="0.1666in" fo:margin-bottom="0.1666in"/>
    </style:style>
    <style:style style:name="T109" style:parent-style-name="Car.predefinitoparagrafo" style:family="text">
      <style:text-properties style:font-name="Aptos" style:font-name-asian="Aptos" style:font-name-complex="Aptos"/>
    </style:style>
    <style:style style:name="T110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11" style:parent-style-name="Car.predefinitoparagrafo" style:family="text">
      <style:text-properties style:font-name="Aptos" style:font-name-asian="Aptos" style:font-name-complex="Aptos"/>
    </style:style>
    <style:style style:name="P112" style:parent-style-name="Normale" style:family="paragraph">
      <style:paragraph-properties fo:margin-top="0.1666in" fo:margin-bottom="0.1666in"/>
    </style:style>
    <style:style style:name="T113" style:parent-style-name="Car.predefinitoparagrafo" style:family="text">
      <style:text-properties style:font-name="Aptos" style:font-name-asian="Aptos" style:font-name-complex="Aptos"/>
    </style:style>
    <style:style style:name="P114" style:parent-style-name="Titolo1" style:family="paragraph">
      <style:paragraph-properties fo:margin-top="0.2236in" fo:margin-bottom="0.2236in"/>
    </style:style>
    <style:style style:name="T115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116" style:parent-style-name="Normale" style:family="paragraph">
      <style:paragraph-properties fo:margin-top="0.1666in" fo:margin-bottom="0.1666in"/>
    </style:style>
    <style:style style:name="T117" style:parent-style-name="Car.predefinitoparagrafo" style:family="text">
      <style:text-properties style:font-name="Aptos" style:font-name-asian="Aptos" style:font-name-complex="Aptos"/>
    </style:style>
    <style:style style:name="P118" style:parent-style-name="Normale" style:family="paragraph">
      <style:paragraph-properties fo:margin-top="0.1666in" fo:margin-bottom="0.1666in"/>
    </style:style>
    <style:style style:name="T119" style:parent-style-name="Car.predefinitoparagrafo" style:family="text">
      <style:text-properties style:font-name="Aptos" style:font-name-asian="Aptos" style:font-name-complex="Aptos"/>
    </style:style>
    <style:style style:name="T120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21" style:parent-style-name="Car.predefinitoparagrafo" style:family="text">
      <style:text-properties style:font-name="Aptos" style:font-name-asian="Aptos" style:font-name-complex="Aptos"/>
    </style:style>
    <style:style style:name="P122" style:parent-style-name="Normale" style:family="paragraph">
      <style:paragraph-properties fo:margin-top="0.1666in" fo:margin-bottom="0.1666in"/>
    </style:style>
    <style:style style:name="T123" style:parent-style-name="Car.predefinitoparagrafo" style:family="text">
      <style:text-properties style:font-name="Aptos" style:font-name-asian="Aptos" style:font-name-complex="Aptos"/>
    </style:style>
    <style:style style:name="T124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25" style:parent-style-name="Car.predefinitoparagrafo" style:family="text">
      <style:text-properties style:font-name="Aptos" style:font-name-asian="Aptos" style:font-name-complex="Aptos"/>
    </style:style>
    <style:style style:name="P126" style:parent-style-name="Normale" style:family="paragraph">
      <style:paragraph-properties fo:margin-top="0.1666in" fo:margin-bottom="0.1666in"/>
    </style:style>
    <style:style style:name="T127" style:parent-style-name="Car.predefinitoparagrafo" style:family="text">
      <style:text-properties style:font-name="Aptos" style:font-name-asian="Aptos" style:font-name-complex="Aptos"/>
    </style:style>
    <style:style style:name="P128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29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0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1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2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3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4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5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6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7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38" style:parent-style-name="Normale" style:family="paragraph">
      <style:paragraph-properties fo:margin-top="0.1666in" fo:margin-bottom="0.1666in"/>
    </style:style>
    <style:style style:name="T139" style:parent-style-name="Car.predefinitoparagrafo" style:family="text">
      <style:text-properties style:font-name="Aptos" style:font-name-asian="Aptos" style:font-name-complex="Aptos"/>
    </style:style>
    <style:style style:name="P140" style:parent-style-name="Titolo1" style:family="paragraph">
      <style:paragraph-properties fo:margin-top="0.2236in" fo:margin-bottom="0.2236in"/>
    </style:style>
    <style:style style:name="T141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142" style:parent-style-name="Normale" style:family="paragraph">
      <style:paragraph-properties fo:margin-top="0.1666in" fo:margin-bottom="0.1666in"/>
    </style:style>
    <style:style style:name="T143" style:parent-style-name="Car.predefinitoparagrafo" style:family="text">
      <style:text-properties style:font-name="Aptos" style:font-name-asian="Aptos" style:font-name-complex="Aptos"/>
    </style:style>
    <style:style style:name="T144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45" style:parent-style-name="Car.predefinitoparagrafo" style:family="text">
      <style:text-properties style:font-name="Aptos" style:font-name-asian="Aptos" style:font-name-complex="Aptos"/>
    </style:style>
    <style:style style:name="P146" style:parent-style-name="Normale" style:family="paragraph">
      <style:paragraph-properties fo:margin-top="0.1666in" fo:margin-bottom="0.1666in"/>
    </style:style>
    <style:style style:name="T147" style:parent-style-name="Car.predefinitoparagrafo" style:family="text">
      <style:text-properties style:font-name="Aptos" style:font-name-asian="Aptos" style:font-name-complex="Aptos"/>
    </style:style>
    <style:style style:name="T148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49" style:parent-style-name="Car.predefinitoparagrafo" style:family="text">
      <style:text-properties style:font-name="Aptos" style:font-name-asian="Aptos" style:font-name-complex="Aptos"/>
    </style:style>
    <style:style style:name="P150" style:parent-style-name="Normale" style:family="paragraph">
      <style:paragraph-properties fo:margin-top="0.1666in" fo:margin-bottom="0.1666in"/>
    </style:style>
    <style:style style:name="T151" style:parent-style-name="Car.predefinitoparagrafo" style:family="text">
      <style:text-properties style:font-name="Aptos" style:font-name-asian="Aptos" style:font-name-complex="Aptos"/>
    </style:style>
    <style:style style:name="P152" style:parent-style-name="Normale" style:family="paragraph">
      <style:paragraph-properties fo:margin-top="0.1666in" fo:margin-bottom="0.1666in"/>
    </style:style>
    <style:style style:name="T153" style:parent-style-name="Car.predefinitoparagrafo" style:family="text">
      <style:text-properties style:font-name="Aptos" style:font-name-asian="Aptos" style:font-name-complex="Aptos"/>
    </style:style>
    <style:style style:name="P154" style:parent-style-name="Titolo1" style:family="paragraph">
      <style:paragraph-properties fo:margin-top="0.2236in" fo:margin-bottom="0.2236in"/>
    </style:style>
    <style:style style:name="T155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156" style:parent-style-name="Normale" style:family="paragraph">
      <style:paragraph-properties fo:margin-top="0.1666in" fo:margin-bottom="0.1666in"/>
    </style:style>
    <style:style style:name="T157" style:parent-style-name="Car.predefinitoparagrafo" style:family="text">
      <style:text-properties style:font-name="Aptos" style:font-name-asian="Aptos" style:font-name-complex="Aptos"/>
    </style:style>
    <style:style style:name="P158" style:parent-style-name="Normale" style:family="paragraph">
      <style:paragraph-properties fo:margin-top="0.1666in" fo:margin-bottom="0.1666in"/>
    </style:style>
    <style:style style:name="T159" style:parent-style-name="Car.predefinitoparagrafo" style:family="text">
      <style:text-properties style:font-name="Aptos" style:font-name-asian="Aptos" style:font-name-complex="Aptos"/>
    </style:style>
    <style:style style:name="P160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61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62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63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64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65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66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167" style:parent-style-name="Normale" style:family="paragraph">
      <style:paragraph-properties fo:margin-top="0.1666in" fo:margin-bottom="0.1666in"/>
    </style:style>
    <style:style style:name="T168" style:parent-style-name="Car.predefinitoparagrafo" style:family="text">
      <style:text-properties style:font-name="Aptos" style:font-name-asian="Aptos" style:font-name-complex="Aptos"/>
    </style:style>
    <style:style style:name="T169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70" style:parent-style-name="Car.predefinitoparagrafo" style:family="text">
      <style:text-properties style:font-name="Aptos" style:font-name-asian="Aptos" style:font-name-complex="Aptos"/>
    </style:style>
    <style:style style:name="P171" style:parent-style-name="Normale" style:family="paragraph">
      <style:paragraph-properties fo:margin-top="0.1666in" fo:margin-bottom="0.1666in"/>
    </style:style>
    <style:style style:name="T172" style:parent-style-name="Car.predefinitoparagrafo" style:family="text">
      <style:text-properties style:font-name="Aptos" style:font-name-asian="Aptos" style:font-name-complex="Aptos"/>
    </style:style>
    <style:style style:name="P173" style:parent-style-name="Titolo1" style:family="paragraph">
      <style:paragraph-properties fo:margin-top="0.2236in" fo:margin-bottom="0.2236in"/>
    </style:style>
    <style:style style:name="T174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175" style:parent-style-name="Normale" style:family="paragraph">
      <style:paragraph-properties fo:margin-top="0.1666in" fo:margin-bottom="0.1666in"/>
    </style:style>
    <style:style style:name="T176" style:parent-style-name="Car.predefinitoparagrafo" style:family="text">
      <style:text-properties style:font-name="Aptos" style:font-name-asian="Aptos" style:font-name-complex="Aptos"/>
    </style:style>
    <style:style style:name="P177" style:parent-style-name="Normale" style:family="paragraph">
      <style:paragraph-properties fo:margin-top="0.1666in" fo:margin-bottom="0.1666in"/>
    </style:style>
    <style:style style:name="T178" style:parent-style-name="Car.predefinitoparagrafo" style:family="text">
      <style:text-properties style:font-name="Aptos" style:font-name-asian="Aptos" style:font-name-complex="Aptos"/>
    </style:style>
    <style:style style:name="T179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80" style:parent-style-name="Car.predefinitoparagrafo" style:family="text">
      <style:text-properties style:font-name="Aptos" style:font-name-asian="Aptos" style:font-name-complex="Aptos"/>
    </style:style>
    <style:style style:name="P181" style:parent-style-name="Normale" style:family="paragraph">
      <style:paragraph-properties fo:margin-top="0.1666in" fo:margin-bottom="0.1666in"/>
    </style:style>
    <style:style style:name="T182" style:parent-style-name="Car.predefinitoparagrafo" style:family="text">
      <style:text-properties style:font-name="Aptos" style:font-name-asian="Aptos" style:font-name-complex="Aptos"/>
    </style:style>
    <style:style style:name="P183" style:parent-style-name="Normale" style:family="paragraph">
      <style:paragraph-properties fo:margin-top="0.1666in" fo:margin-bottom="0.1666in"/>
    </style:style>
    <style:style style:name="T184" style:parent-style-name="Car.predefinitoparagrafo" style:family="text">
      <style:text-properties style:font-name="Aptos" style:font-name-asian="Aptos" style:font-name-complex="Aptos"/>
    </style:style>
    <style:style style:name="T185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86" style:parent-style-name="Car.predefinitoparagrafo" style:family="text">
      <style:text-properties style:font-name="Aptos" style:font-name-asian="Aptos" style:font-name-complex="Aptos"/>
    </style:style>
    <style:style style:name="P187" style:parent-style-name="Normale" style:family="paragraph">
      <style:paragraph-properties fo:margin-top="0.1666in" fo:margin-bottom="0.1666in"/>
    </style:style>
    <style:style style:name="T188" style:parent-style-name="Car.predefinitoparagrafo" style:family="text">
      <style:text-properties style:font-name="Aptos" style:font-name-asian="Aptos" style:font-name-complex="Aptos"/>
    </style:style>
    <style:style style:name="P189" style:parent-style-name="Titolo1" style:family="paragraph">
      <style:paragraph-properties fo:margin-top="0.2236in" fo:margin-bottom="0.2236in"/>
    </style:style>
    <style:style style:name="T190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191" style:parent-style-name="Normale" style:family="paragraph">
      <style:paragraph-properties fo:margin-top="0.1666in" fo:margin-bottom="0.1666in"/>
    </style:style>
    <style:style style:name="T192" style:parent-style-name="Car.predefinitoparagrafo" style:family="text">
      <style:text-properties style:font-name="Aptos" style:font-name-asian="Aptos" style:font-name-complex="Aptos"/>
    </style:style>
    <style:style style:name="P193" style:parent-style-name="Normale" style:family="paragraph">
      <style:paragraph-properties fo:margin-top="0.1666in" fo:margin-bottom="0.1666in"/>
    </style:style>
    <style:style style:name="T194" style:parent-style-name="Car.predefinitoparagrafo" style:family="text">
      <style:text-properties style:font-name="Aptos" style:font-name-asian="Aptos" style:font-name-complex="Aptos"/>
    </style:style>
    <style:style style:name="T195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196" style:parent-style-name="Car.predefinitoparagrafo" style:family="text">
      <style:text-properties style:font-name="Aptos" style:font-name-asian="Aptos" style:font-name-complex="Aptos"/>
    </style:style>
    <style:style style:name="P197" style:parent-style-name="Normale" style:family="paragraph">
      <style:paragraph-properties fo:margin-top="0.1666in" fo:margin-bottom="0.1666in"/>
    </style:style>
    <style:style style:name="T198" style:parent-style-name="Car.predefinitoparagrafo" style:family="text">
      <style:text-properties style:font-name="Aptos" style:font-name-asian="Aptos" style:font-name-complex="Aptos"/>
    </style:style>
    <style:style style:name="T199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00" style:parent-style-name="Car.predefinitoparagrafo" style:family="text">
      <style:text-properties style:font-name="Aptos" style:font-name-asian="Aptos" style:font-name-complex="Aptos"/>
    </style:style>
    <style:style style:name="P201" style:parent-style-name="Normale" style:family="paragraph">
      <style:paragraph-properties fo:margin-top="0.1666in" fo:margin-bottom="0.1666in"/>
    </style:style>
    <style:style style:name="T202" style:parent-style-name="Car.predefinitoparagrafo" style:family="text">
      <style:text-properties style:font-name="Aptos" style:font-name-asian="Aptos" style:font-name-complex="Aptos"/>
    </style:style>
    <style:style style:name="T203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04" style:parent-style-name="Car.predefinitoparagrafo" style:family="text">
      <style:text-properties style:font-name="Aptos" style:font-name-asian="Aptos" style:font-name-complex="Aptos"/>
    </style:style>
    <style:style style:name="P205" style:parent-style-name="Titolo1" style:family="paragraph">
      <style:paragraph-properties fo:margin-top="0.2236in" fo:margin-bottom="0.2236in"/>
    </style:style>
    <style:style style:name="T206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207" style:parent-style-name="Normale" style:family="paragraph">
      <style:paragraph-properties fo:margin-top="0.1666in" fo:margin-bottom="0.1666in"/>
    </style:style>
    <style:style style:name="T208" style:parent-style-name="Car.predefinitoparagrafo" style:family="text">
      <style:text-properties style:font-name="Aptos" style:font-name-asian="Aptos" style:font-name-complex="Aptos"/>
    </style:style>
    <style:style style:name="P209" style:parent-style-name="Normale" style:family="paragraph">
      <style:paragraph-properties fo:margin-top="0.1666in" fo:margin-bottom="0.1666in"/>
    </style:style>
    <style:style style:name="T210" style:parent-style-name="Car.predefinitoparagrafo" style:family="text">
      <style:text-properties style:font-name="Aptos" style:font-name-asian="Aptos" style:font-name-complex="Aptos"/>
    </style:style>
    <style:style style:name="P211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12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13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14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15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16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17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18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19" style:parent-style-name="Paragrafoelenco" style:family="paragraph">
      <style:paragraph-properties fo:margin-top="0.1666in" fo:margin-bottom="0.1666in"/>
      <style:text-properties style:font-name="Aptos" style:font-name-asian="Aptos" style:font-name-complex="Aptos"/>
    </style:style>
    <style:style style:name="P220" style:parent-style-name="Normale" style:family="paragraph">
      <style:paragraph-properties fo:margin-top="0.1666in" fo:margin-bottom="0.1666in"/>
    </style:style>
    <style:style style:name="T221" style:parent-style-name="Car.predefinitoparagrafo" style:family="text">
      <style:text-properties style:font-name="Aptos" style:font-name-asian="Aptos" style:font-name-complex="Aptos"/>
    </style:style>
    <style:style style:name="T222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23" style:parent-style-name="Car.predefinitoparagrafo" style:family="text">
      <style:text-properties style:font-name="Aptos" style:font-name-asian="Aptos" style:font-name-complex="Aptos"/>
    </style:style>
    <style:style style:name="P224" style:parent-style-name="Titolo1" style:family="paragraph">
      <style:paragraph-properties fo:margin-top="0.2236in" fo:margin-bottom="0.2236in"/>
    </style:style>
    <style:style style:name="T225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226" style:parent-style-name="Normale" style:family="paragraph">
      <style:paragraph-properties fo:margin-top="0.1666in" fo:margin-bottom="0.1666in"/>
    </style:style>
    <style:style style:name="T227" style:parent-style-name="Car.predefinitoparagrafo" style:family="text">
      <style:text-properties style:font-name="Aptos" style:font-name-asian="Aptos" style:font-name-complex="Aptos"/>
    </style:style>
    <style:style style:name="T228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29" style:parent-style-name="Car.predefinitoparagrafo" style:family="text">
      <style:text-properties style:font-name="Aptos" style:font-name-asian="Aptos" style:font-name-complex="Aptos"/>
    </style:style>
    <style:style style:name="P230" style:parent-style-name="Normale" style:family="paragraph">
      <style:paragraph-properties fo:margin-top="0.1666in" fo:margin-bottom="0.1666in"/>
    </style:style>
    <style:style style:name="T231" style:parent-style-name="Car.predefinitoparagrafo" style:family="text">
      <style:text-properties style:font-name="Aptos" style:font-name-asian="Aptos" style:font-name-complex="Aptos"/>
    </style:style>
    <style:style style:name="P232" style:parent-style-name="Normale" style:family="paragraph">
      <style:paragraph-properties fo:margin-top="0.1666in" fo:margin-bottom="0.1666in"/>
    </style:style>
    <style:style style:name="T233" style:parent-style-name="Car.predefinitoparagrafo" style:family="text">
      <style:text-properties style:font-name="Aptos" style:font-name-asian="Aptos" style:font-name-complex="Aptos"/>
    </style:style>
    <style:style style:name="T234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35" style:parent-style-name="Car.predefinitoparagrafo" style:family="text">
      <style:text-properties style:font-name="Aptos" style:font-name-asian="Aptos" style:font-name-complex="Aptos"/>
    </style:style>
    <style:style style:name="P236" style:parent-style-name="Titolo1" style:family="paragraph">
      <style:paragraph-properties fo:margin-top="0.2236in" fo:margin-bottom="0.2236in"/>
    </style:style>
    <style:style style:name="T237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24pt" style:font-size-asian="24pt" style:font-size-complex="24pt"/>
    </style:style>
    <style:style style:name="P238" style:parent-style-name="Normale" style:family="paragraph">
      <style:paragraph-properties fo:margin-top="0.1666in" fo:margin-bottom="0.1666in"/>
    </style:style>
    <style:style style:name="T239" style:parent-style-name="Car.predefinitoparagrafo" style:family="text">
      <style:text-properties style:font-name="Aptos" style:font-name-asian="Aptos" style:font-name-complex="Aptos"/>
    </style:style>
    <style:style style:name="P240" style:parent-style-name="Normale" style:family="paragraph">
      <style:paragraph-properties fo:margin-top="0.1666in" fo:margin-bottom="0.1666in"/>
    </style:style>
    <style:style style:name="T241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P242" style:parent-style-name="Normale" style:family="paragraph">
      <style:paragraph-properties fo:margin-top="0.1666in" fo:margin-bottom="0.1666in"/>
    </style:style>
    <style:style style:name="T243" style:parent-style-name="Car.predefinitoparagrafo" style:family="text">
      <style:text-properties style:font-name="Aptos" style:font-name-asian="Aptos" style:font-name-complex="Aptos"/>
    </style:style>
    <style:style style:name="P244" style:parent-style-name="Normale" style:family="paragraph">
      <style:paragraph-properties fo:margin-top="0.1666in" fo:margin-bottom="0.1666in"/>
    </style:style>
    <style:style style:name="T245" style:parent-style-name="Car.predefinitoparagrafo" style:family="text">
      <style:text-properties style:font-name="Aptos" style:font-name-asian="Aptos" style:font-name-complex="Aptos"/>
    </style:style>
    <style:style style:name="T246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47" style:parent-style-name="Car.predefinitoparagrafo" style:family="text">
      <style:text-properties style:font-name="Aptos" style:font-name-asian="Aptos" style:font-name-complex="Aptos"/>
    </style:style>
    <style:style style:name="P248" style:parent-style-name="Normale" style:family="paragraph">
      <style:paragraph-properties fo:margin-top="0.1666in" fo:margin-bottom="0.1666in"/>
    </style:style>
    <style:style style:name="T249" style:parent-style-name="Car.predefinitoparagrafo" style:family="text">
      <style:text-properties style:font-name="Aptos" style:font-name-asian="Aptos" style:font-name-complex="Aptos"/>
    </style:style>
    <style:style style:name="T250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51" style:parent-style-name="Car.predefinitoparagrafo" style:family="text">
      <style:text-properties style:font-name="Aptos" style:font-name-asian="Aptos" style:font-name-complex="Aptos"/>
    </style:style>
    <style:style style:name="P252" style:parent-style-name="Titolo2" style:family="paragraph">
      <style:paragraph-properties fo:margin-top="0.2076in" fo:margin-bottom="0.2076in"/>
    </style:style>
    <style:style style:name="T253" style:parent-style-name="Car.predefinitoparagrafo" style:family="text">
      <style:text-properties style:font-name="Aptos" style:font-name-asian="Aptos" style:font-name-complex="Aptos" fo:font-weight="bold" style:font-weight-asian="bold" style:font-weight-complex="bold" fo:font-size="18pt" style:font-size-asian="18pt" style:font-size-complex="18pt"/>
    </style:style>
    <style:style style:name="P254" style:parent-style-name="Normale" style:family="paragraph">
      <style:paragraph-properties fo:margin-top="0.1666in" fo:margin-bottom="0.1666in"/>
      <style:text-properties style:font-name="Aptos" style:font-name-asian="Aptos" style:font-name-complex="Aptos" fo:font-weight="bold" style:font-weight-asian="bold" style:font-weight-complex="bold"/>
    </style:style>
    <style:style style:name="P255" style:parent-style-name="Normale" style:family="paragraph">
      <style:paragraph-properties fo:margin-top="0.1666in" fo:margin-bottom="0.1666in"/>
      <style:text-properties style:font-name="Aptos" style:font-name-asian="Aptos" style:font-name-complex="Aptos" fo:font-weight="bold" style:font-weight-asian="bold" style:font-weight-complex="bold"/>
    </style:style>
    <style:style style:name="P256" style:parent-style-name="Normale" style:family="paragraph">
      <style:paragraph-properties fo:margin-top="0.1666in" fo:margin-bottom="0.1666in"/>
    </style:style>
    <style:style style:name="T257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P258" style:parent-style-name="Normale" style:family="paragraph">
      <style:paragraph-properties fo:margin-top="0.1666in" fo:margin-bottom="0.1666in"/>
    </style:style>
    <style:style style:name="T259" style:parent-style-name="Car.predefinitoparagrafo" style:family="text">
      <style:text-properties style:font-name="Aptos" style:font-name-asian="Aptos" style:font-name-complex="Aptos"/>
    </style:style>
    <style:style style:name="P260" style:parent-style-name="Normale" style:family="paragraph">
      <style:paragraph-properties fo:margin-top="0.1666in" fo:margin-bottom="0.1666in"/>
    </style:style>
    <style:style style:name="T261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P262" style:parent-style-name="Normale" style:family="paragraph">
      <style:paragraph-properties fo:margin-top="0.1666in" fo:margin-bottom="0.1666in"/>
    </style:style>
    <style:style style:name="T263" style:parent-style-name="Car.predefinitoparagrafo" style:family="text">
      <style:text-properties style:font-name="Aptos" style:font-name-asian="Aptos" style:font-name-complex="Aptos"/>
    </style:style>
    <style:style style:name="P264" style:parent-style-name="Normale" style:family="paragraph">
      <style:paragraph-properties fo:margin-top="0.1666in" fo:margin-bottom="0.1666in"/>
    </style:style>
    <style:style style:name="T265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66" style:parent-style-name="Car.predefinitoparagrafo" style:family="text">
      <style:text-properties style:font-name="Aptos" style:font-name-asian="Aptos" style:font-name-complex="Aptos"/>
    </style:style>
    <style:style style:name="P267" style:parent-style-name="Normale" style:family="paragraph">
      <style:paragraph-properties fo:margin-top="0.1666in" fo:margin-bottom="0.1666in"/>
    </style:style>
    <style:style style:name="T268" style:parent-style-name="Car.predefinitopara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269" style:parent-style-name="Car.predefinitoparagrafo" style:family="text">
      <style:text-properties style:font-name="Aptos" style:font-name-asian="Aptos" style:font-name-complex="Aptos"/>
    </style:style>
    <style:style style:name="P270" style:parent-style-name="Normale" style:family="paragraph">
      <style:paragraph-properties fo:margin-top="0.1666in" fo:margin-bottom="0.1666in"/>
    </style:style>
    <style:style style:name="T271" style:parent-style-name="Car.predefinitoparagrafo" style:family="text">
      <style:text-properties style:font-name="Aptos" style:font-name-asian="Aptos" style:font-name-complex="Aptos"/>
    </style:style>
  </office:automatic-styles>
  <office:body>
    <office:text text:use-soft-page-breaks="true">
      <text:h text:style-name="P1" text:outline-level="1"><text:span text:style-name="T2">COSA È UN'AGENZIA WEB?</text:span></text:h>
      <text:h text:style-name="P3" text:outline-level="2"><text:span text:style-name="T4">Goodweb: agenzia web a Bologna per siti internet, web marketing e comunicazione digitale</text:span></text:h>
      <text:p text:style-name="P5"><text:span text:style-name="T6">Quando si parla di<text:s/></text:span><text:span text:style-name="T7">agenzia web</text:span><text:span text:style-name="T8">, spesso si pensa semplicemente a qualcuno che “fa siti internet”.</text:span></text:p>
      <text:p text:style-name="P9"><text:span text:style-name="T10">In realtà un'agenzia web fa molto di più: progetta e realizza strumenti digitali capaci di aiutare un'azienda, un ente, un professionista o un'attività commerciale a<text:s/></text:span><text:span text:style-name="T11">presentarsi online, farsi trovare, comunicare meglio e raggiungere nuovi clienti</text:span><text:span text:style-name="T12">.</text:span></text:p>
      <text:p text:style-name="P13"><text:span text:style-name="T14">A Bologna,<text:s/></text:span><text:span text:style-name="T15">Goodweb</text:span><text:span text:style-name="T16"><text:s/>si occupa di progettazione e costruzione di siti internet, consulenza web, web marketing, promozione sui motori di ricerca, grafica, web development ed e-commerce.</text:span></text:p>
      <text:h text:style-name="P17" text:outline-level="2"><text:span text:style-name="T18">Che cosa fa un'agenzia web?</text:span></text:h>
      <text:p text:style-name="P19"><text:span text:style-name="T20">Un'agenzia web accompagna il cliente nelle diverse fasi della presenza digitale.</text:span></text:p>
      <text:p text:style-name="P21"><text:span text:style-name="T22">Non si tratta soltanto di scegliere un bel design. Un sito internet efficace deve essere progettato tenendo conto di diversi aspetti: gli obiettivi dell'azienda, il pubblico di riferimento, i contenuti, l'usabilità, la visibilità sui motori di ricerca e le possibilità di promozione online.</text:span></text:p>
      <text:p text:style-name="P23"><text:span text:style-name="T24">Per questo una<text:s/></text:span><text:span text:style-name="T25">web agency</text:span><text:span text:style-name="T26"><text:s/>può occuparsi di:</text:span></text:p>
      <text:list text:style-name="LFO5" text:continue-numbering="true">
        <text:list-item>
          <text:p text:style-name="P27">progettazione e realizzazione di siti internet;</text:p>
        </text:list-item>
        <text:list-item>
          <text:p text:style-name="P28">siti web aziendali e siti vetrina;</text:p>
        </text:list-item>
        <text:list-item>
          <text:p text:style-name="P29">e-commerce;</text:p>
        </text:list-item>
        <text:list-item>
          <text:p text:style-name="P30">restyling di siti internet esistenti;</text:p>
        </text:list-item>
        <text:list-item>
          <text:p text:style-name="P31">consulenza web;</text:p>
        </text:list-item>
        <text:list-item>
          <text:p text:style-name="P32">web marketing;</text:p>
        </text:list-item>
        <text:list-item>
          <text:p text:style-name="P33">SEO e posizionamento sui motori di ricerca;</text:p>
        </text:list-item>
        <text:list-item>
          <text:p text:style-name="P34">campagne pubblicitarie online;</text:p>
        </text:list-item>
        <text:list-item>
          <text:p text:style-name="P35">grafica e creatività per il web;</text:p>
        </text:list-item>
        <text:list-item>
          <text:p text:style-name="P36">sviluppo e implementazione di funzionalità web;</text:p>
        </text:list-item>
        <text:list-item>
          <text:p text:style-name="P37">miglioramento dell'usabilità dei siti;</text:p>
        </text:list-item>
        <text:list-item>
          <text:p text:style-name="P38">aggiornamento e adeguamento dei siti alle normative;</text:p>
        </text:list-item>
        <text:list-item>
          <text:p text:style-name="P39">progettazione di strategie per promuovere aziende e attività online.</text:p>
        </text:list-item>
      </text:list>
      <text:p text:style-name="P40"><text:span text:style-name="T41">L'obiettivo non è quindi semplicemente<text:s/></text:span><text:span text:style-name="T42">avere un sito</text:span><text:span text:style-name="T43">, ma costruire uno strumento digitale che abbia una funzione concreta all'interno della strategia di comunicazione e marketing.</text:span></text:p>
      <text:h text:style-name="P44" text:outline-level="1"><text:span text:style-name="T45">GOODWEB: AGENZIA WEB A BOLOGNA</text:span></text:h>
      <text:p text:style-name="P46"><text:span text:style-name="T47">Goodweb è un'agenzia web con un punto operativo a Bologna</text:span><text:span text:style-name="T48">, dedicata alla realizzazione e alla promozione di siti internet per aziende, enti e organizzazioni.</text:span></text:p>
      <text:p text:style-name="P49"><text:span text:style-name="T50">La presenza di Goodweb a Bologna si inserisce in una struttura che opera anche in Emilia-Romagna e sul territorio italiano. La sede legale e operativa indicata dal sito è a Reggio Emilia, mentre a Bologna è presente un ufficio e meeting point in Via Pablo Neruda 17.</text:span></text:p>
      <text:p text:style-name="P51"><text:span text:style-name="T52">Goodweb è un marchio di Lorenzo Notari e il sito indica il<text:s/></text:span><text:span text:style-name="T53">Dott. Lorenzo Notari</text:span><text:span text:style-name="T54"><text:s/>come direttore.</text:span></text:p>
      <text:p text:style-name="P55"><text:span text:style-name="T56">L'esperienza maturata nel settore della comunicazione digitale comprende la realizzazione di siti internet per aziende, attività di web marketing, formazione e progetti di comunicazione online.</text:span></text:p>
      <text:h text:style-name="P57" text:outline-level="2"><text:span text:style-name="T58">Realizzare un sito internet non basta</text:span></text:h>
      <text:p text:style-name="P59"><text:span text:style-name="T60">Un errore frequente consiste nel considerare il sito web come un prodotto finito.</text:span></text:p>
      <text:p text:style-name="P61"><text:span text:style-name="T62">Un sito viene pubblicato, ma poi cosa succede?</text:span></text:p>
      <text:p text:style-name="P63"><text:span text:style-name="T64">Viene trovato da Google?</text:span></text:p>
      <text:p text:style-name="P65"><text:span text:style-name="T66">È facile da utilizzare?</text:span></text:p>
      <text:p text:style-name="P67"><text:span text:style-name="T68">Comunica in modo efficace ciò che l'azienda offre?</text:span></text:p>
      <text:p text:style-name="P69"><text:span text:style-name="T70">Funziona bene da smartphone?</text:span></text:p>
      <text:p text:style-name="P71"><text:span text:style-name="T72">Porta contatti e richieste?</text:span></text:p>
      <text:p text:style-name="P73"><text:span text:style-name="T74">È aggiornato?</text:span></text:p>
      <text:p text:style-name="P75"><text:span text:style-name="T76">Può essere promosso attraverso campagne pubblicitarie?</text:span></text:p>
      <text:p text:style-name="P77"><text:span text:style-name="T78">Sono proprio queste le domande che trasformano la semplice<text:s/></text:span><text:span text:style-name="T79">creazione di un sito web</text:span><text:span text:style-name="T80"><text:s/>in un vero progetto di comunicazione digitale.</text:span></text:p>
      <text:p text:style-name="P81"><text:span text:style-name="T82">Una web agency professionale deve quindi considerare il sito come una parte di un ecosistema più ampio.</text:span></text:p>
      <text:h text:style-name="P83" text:outline-level="1"><text:span text:style-name="T84">SITI INTERNET AZIENDALI</text:span></text:h>
      <text:p text:style-name="P85"><text:span text:style-name="T86">Per un'azienda il sito internet rappresenta spesso il principale punto di riferimento della propria presenza online.</text:span></text:p>
      <text:p text:style-name="P87"><text:span text:style-name="T88">Goodweb realizza<text:s/></text:span><text:span text:style-name="T89">siti internet per aziende</text:span><text:span text:style-name="T90">, progettando soluzioni che possono comprendere grafica, struttura dei contenuti, sviluppo tecnico, ottimizzazione e strumenti per la comunicazione e la promozione.</text:span></text:p>
      <text:p text:style-name="P91"><text:span text:style-name="T92">Il sito può essere utilizzato per presentare l'azienda, descrivere prodotti e servizi, acquisire contatti, raccogliere richieste commerciali oppure supportare una più ampia strategia di marketing.</text:span></text:p>
      <text:h text:style-name="P93" text:outline-level="2"><text:span text:style-name="T94">Siti web vetrina</text:span></text:h>
      <text:p text:style-name="P95"><text:span text:style-name="T96">Un sito vetrina ha il compito di presentare in maniera chiara un'attività, un professionista o un'organizzazione.</text:span></text:p>
      <text:p text:style-name="P97"><text:span text:style-name="T98">Può contenere:</text:span></text:p>
      <text:list text:style-name="LFO4" text:continue-numbering="true">
        <text:list-item>
          <text:p text:style-name="P99">presentazione dell'azienda;</text:p>
        </text:list-item>
        <text:list-item>
          <text:p text:style-name="P100">prodotti e servizi;</text:p>
        </text:list-item>
        <text:list-item>
          <text:p text:style-name="P101">portfolio;</text:p>
        </text:list-item>
        <text:list-item>
          <text:p text:style-name="P102">informazioni di contatto;</text:p>
        </text:list-item>
        <text:list-item>
          <text:p text:style-name="P103">immagini e contenuti multimediali;</text:p>
        </text:list-item>
        <text:list-item>
          <text:p text:style-name="P104">moduli per richiedere informazioni;</text:p>
        </text:list-item>
        <text:list-item>
          <text:p text:style-name="P105">contenuti utili per il posizionamento sui motori di ricerca.</text:p>
        </text:list-item>
      </text:list>
      <text:h text:style-name="P106" text:outline-level="2"><text:span text:style-name="T107">E-commerce</text:span></text:h>
      <text:p text:style-name="P108"><text:span text:style-name="T109">Un'agenzia web può inoltre progettare e sviluppare<text:s/></text:span><text:span text:style-name="T110">siti e-commerce</text:span><text:span text:style-name="T111">, trasformando il sito internet in un vero canale commerciale attraverso il quale presentare e vendere prodotti o servizi.</text:span></text:p>
      <text:p text:style-name="P112"><text:span text:style-name="T113">L'e-commerce richiede competenze che vanno oltre il semplice web design: architettura delle informazioni, esperienza utente, gestione dei prodotti, processi di acquisto, comunicazione e promozione online devono essere coordinati all'interno di un unico progetto.</text:span></text:p>
      <text:h text:style-name="P114" text:outline-level="1"><text:span text:style-name="T115">SEO: FARE IN MODO CHE IL SITO VENGA TROVATO</text:span></text:h>
      <text:p text:style-name="P116"><text:span text:style-name="T117">Un sito internet può essere tecnicamente perfetto e graficamente molto bello, ma se nessuno lo trova può avere un'utilità limitata.</text:span></text:p>
      <text:p text:style-name="P118"><text:span text:style-name="T119">Per questo tra le attività di una web agency rientra anche la<text:s/></text:span><text:span text:style-name="T120">SEO, Search Engine Optimization</text:span><text:span text:style-name="T121">, cioè l'insieme delle attività finalizzate a migliorare la visibilità di un sito sui motori di ricerca.</text:span></text:p>
      <text:p text:style-name="P122"><text:span text:style-name="T123">Goodweb indica tra i propri servizi la<text:s/></text:span><text:span text:style-name="T124">promozione sui motori di ricerca</text:span><text:span text:style-name="T125"><text:s/>e le attività di web marketing.</text:span></text:p>
      <text:p text:style-name="P126"><text:span text:style-name="T127">La SEO può riguardare diversi aspetti:</text:span></text:p>
      <text:list text:style-name="LFO3" text:continue-numbering="true">
        <text:list-item>
          <text:p text:style-name="P128">struttura tecnica del sito;</text:p>
        </text:list-item>
        <text:list-item>
          <text:p text:style-name="P129">architettura delle pagine;</text:p>
        </text:list-item>
        <text:list-item>
          <text:p text:style-name="P130">contenuti testuali;</text:p>
        </text:list-item>
        <text:list-item>
          <text:p text:style-name="P131">parole chiave;</text:p>
        </text:list-item>
        <text:list-item>
          <text:p text:style-name="P132">titoli e meta description;</text:p>
        </text:list-item>
        <text:list-item>
          <text:p text:style-name="P133">collegamenti interni;</text:p>
        </text:list-item>
        <text:list-item>
          <text:p text:style-name="P134">esperienza dell'utente;</text:p>
        </text:list-item>
        <text:list-item>
          <text:p text:style-name="P135">autorevolezza del sito;</text:p>
        </text:list-item>
        <text:list-item>
          <text:p text:style-name="P136">visibilità locale;</text:p>
        </text:list-item>
        <text:list-item>
          <text:p text:style-name="P137">qualità complessiva delle informazioni.</text:p>
        </text:list-item>
      </text:list>
      <text:p text:style-name="P138"><text:span text:style-name="T139">L'obiettivo è intercettare le persone che stanno già cercando online prodotti, servizi o informazioni relative all'attività dell'azienda.</text:span></text:p>
      <text:h text:style-name="P140" text:outline-level="1"><text:span text:style-name="T141">WEB MARKETING: DAL SITO ALLA PROMOZIONE</text:span></text:h>
      <text:p text:style-name="P142"><text:span text:style-name="T143">Una<text:s/></text:span><text:span text:style-name="T144">web agency</text:span><text:span text:style-name="T145"><text:s/>non si occupa necessariamente soltanto della costruzione del sito.</text:span></text:p>
      <text:p text:style-name="P146"><text:span text:style-name="T147">Goodweb integra alla realizzazione dei progetti web attività di<text:s/></text:span><text:span text:style-name="T148">web marketing e promozione online</text:span><text:span text:style-name="T149">, compresa la pianificazione e ottimizzazione di campagne pubblicitarie sul web.</text:span></text:p>
      <text:p text:style-name="P150"><text:span text:style-name="T151">Questo permette di sviluppare una strategia nella quale sito internet, motori di ricerca, pubblicità online e comunicazione digitale lavorano insieme.</text:span></text:p>
      <text:p text:style-name="P152"><text:span text:style-name="T153">Tra gli strumenti utilizzabili possono rientrare campagne sui motori di ricerca, advertising sui social network e altre attività di promozione digitale.</text:span></text:p>
      <text:h text:style-name="P154" text:outline-level="1"><text:span text:style-name="T155">RESTYLING DI UN VECCHIO SITO WEB</text:span></text:h>
      <text:p text:style-name="P156"><text:span text:style-name="T157">Un altro compito importante di un'agenzia web è intervenire sui siti internet già esistenti.</text:span></text:p>
      <text:p text:style-name="P158"><text:span text:style-name="T159">Un sito realizzato alcuni anni fa può infatti essere ancora online ma risultare:</text:span></text:p>
      <text:list text:style-name="LFO2" text:continue-numbering="true">
        <text:list-item>
          <text:p text:style-name="P160">graficamente datato;</text:p>
        </text:list-item>
        <text:list-item>
          <text:p text:style-name="P161">difficile da utilizzare da smartphone;</text:p>
        </text:list-item>
        <text:list-item>
          <text:p text:style-name="P162">poco efficace nella comunicazione;</text:p>
        </text:list-item>
        <text:list-item>
          <text:p text:style-name="P163">lento;</text:p>
        </text:list-item>
        <text:list-item>
          <text:p text:style-name="P164">scarsamente visibile sui motori di ricerca;</text:p>
        </text:list-item>
        <text:list-item>
          <text:p text:style-name="P165">difficile da aggiornare;</text:p>
        </text:list-item>
        <text:list-item>
          <text:p text:style-name="P166">non adeguato alle esigenze normative più recenti.</text:p>
        </text:list-item>
      </text:list>
      <text:p text:style-name="P167"><text:span text:style-name="T168">Il<text:s/></text:span><text:span text:style-name="T169">restyling di un sito web</text:span><text:span text:style-name="T170"><text:s/>permette di intervenire sulla struttura e sulla comunicazione senza necessariamente ripartire da zero.</text:span></text:p>
      <text:p text:style-name="P171"><text:span text:style-name="T172">Goodweb indica tra le proprie attività anche il rifacimento e l'aggiornamento di vecchi siti internet.</text:span></text:p>
      <text:h text:style-name="P173" text:outline-level="1"><text:span text:style-name="T174">USABILITÀ: UN SITO DEVE ESSERE FACILE DA USARE</text:span></text:h>
      <text:p text:style-name="P175"><text:span text:style-name="T176">Un sito internet non deve soltanto essere bello.</text:span></text:p>
      <text:p text:style-name="P177"><text:span text:style-name="T178">Deve essere<text:s/></text:span><text:span text:style-name="T179">comprensibile, intuitivo e facile da utilizzare</text:span><text:span text:style-name="T180">.</text:span></text:p>
      <text:p text:style-name="P181"><text:span text:style-name="T182">L'usabilità riguarda il modo in cui le persone navigano all'interno di un sito, trovano le informazioni, comprendono i contenuti e compiono le azioni che il progetto richiede.</text:span></text:p>
      <text:p text:style-name="P183"><text:span text:style-name="T184">Per questo Goodweb include tra le proprie attività anche la<text:s/></text:span><text:span text:style-name="T185">verifica e il miglioramento dell'usabilità dei siti web</text:span><text:span text:style-name="T186">, attraverso specifiche attività di analisi.</text:span></text:p>
      <text:p text:style-name="P187"><text:span text:style-name="T188">Un buon progetto web parte quindi dalle esigenze degli utenti, non soltanto dalle preferenze grafiche del proprietario del sito.</text:span></text:p>
      <text:h text:style-name="P189" text:outline-level="1"><text:span text:style-name="T190">GRAFICA E WEB DEVELOPMENT</text:span></text:h>
      <text:p text:style-name="P191"><text:span text:style-name="T192">La costruzione di un sito internet mette insieme competenze diverse.</text:span></text:p>
      <text:p text:style-name="P193"><text:span text:style-name="T194">Da una parte c'è la<text:s/></text:span><text:span text:style-name="T195">grafica web</text:span><text:span text:style-name="T196">, necessaria per definire l'identità visiva e rendere il sito coerente con l'immagine dell'azienda.</text:span></text:p>
      <text:p text:style-name="P197"><text:span text:style-name="T198">Dall'altra c'è lo<text:s/></text:span><text:span text:style-name="T199">sviluppo web</text:span><text:span text:style-name="T200">, che permette di trasformare il progetto grafico in un sito funzionante.</text:span></text:p>
      <text:p text:style-name="P201"><text:span text:style-name="T202">Goodweb indica infatti tra i propri ambiti di attività sia la<text:s/></text:span><text:span text:style-name="T203">grafica e web development</text:span><text:span text:style-name="T204"><text:s/>sia la costruzione di progetti internet.</text:span></text:p>
      <text:h text:style-name="P205" text:outline-level="1"><text:span text:style-name="T206">UN'AGENZIA WEB PER AZIENDE ED ENTI</text:span></text:h>
      <text:p text:style-name="P207"><text:span text:style-name="T208">Il lavoro di una web agency può essere utile a realtà molto diverse.</text:span></text:p>
      <text:p text:style-name="P209"><text:span text:style-name="T210">Un sito internet può essere progettato per:</text:span></text:p>
      <text:list text:style-name="LFO1" text:continue-numbering="true">
        <text:list-item>
          <text:p text:style-name="P211">aziende;</text:p>
        </text:list-item>
        <text:list-item>
          <text:p text:style-name="P212">professionisti;</text:p>
        </text:list-item>
        <text:list-item>
          <text:p text:style-name="P213">negozi e attività commerciali;</text:p>
        </text:list-item>
        <text:list-item>
          <text:p text:style-name="P214">enti e organizzazioni;</text:p>
        </text:list-item>
        <text:list-item>
          <text:p text:style-name="P215">strutture ricettive;</text:p>
        </text:list-item>
        <text:list-item>
          <text:p text:style-name="P216">operatori turistici;</text:p>
        </text:list-item>
        <text:list-item>
          <text:p text:style-name="P217">startup;</text:p>
        </text:list-item>
        <text:list-item>
          <text:p text:style-name="P218">consorzi;</text:p>
        </text:list-item>
        <text:list-item>
          <text:p text:style-name="P219">attività che vendono online.</text:p>
        </text:list-item>
      </text:list>
      <text:p text:style-name="P220"><text:span text:style-name="T221">Goodweb ha sviluppato anche una divisione specificamente dedicata al settore turistico,<text:s/></text:span><text:span text:style-name="T222">Siti.guru</text:span><text:span text:style-name="T223">, rivolta a hotel, enti, operatori del turismo, aziende, consorzi, startup ed e-commerce.</text:span></text:p>
      <text:h text:style-name="P224" text:outline-level="1"><text:span text:style-name="T225">PERCHÉ SCEGLIERE UNA WEB AGENCY A BOLOGNA?</text:span></text:h>
      <text:p text:style-name="P226"><text:span text:style-name="T227">Scegliere una<text:s/></text:span><text:span text:style-name="T228">agenzia web a Bologna</text:span><text:span text:style-name="T229"><text:s/>può essere particolarmente interessante per aziende e organizzazioni del territorio che desiderano avere un interlocutore vicino, con cui confrontarsi direttamente sulle esigenze del progetto.</text:span></text:p>
      <text:p text:style-name="P230"><text:span text:style-name="T231">Goodweb mette a disposizione un punto di incontro a Bologna e opera inoltre con una struttura distribuita tra Emilia-Romagna e Lombardia.</text:span></text:p>
      <text:p text:style-name="P232"><text:span text:style-name="T233">La consulenza diretta può essere utile soprattutto quando il progetto non consiste semplicemente nella realizzazione tecnica di un sito, ma richiede di ragionare insieme su<text:s/></text:span><text:span text:style-name="T234">marketing, comunicazione, SEO, contenuti e obiettivi commerciali</text:span><text:span text:style-name="T235">.</text:span></text:p>
      <text:h text:style-name="P236" text:outline-level="1"><text:span text:style-name="T237">IN DEFINITIVA: COSA FA UNA WEB AGENCY?</text:span></text:h>
      <text:p text:style-name="P238"><text:span text:style-name="T239">Una web agency è, prima di tutto, un partner per la presenza digitale.</text:span></text:p>
      <text:p text:style-name="P240"><text:span text:style-name="T241">Realizza siti internet, ma non soltanto.</text:span></text:p>
      <text:p text:style-name="P242"><text:span text:style-name="T243">Progetta la struttura del sito, sviluppa le funzionalità, cura la grafica, organizza i contenuti, lavora sulla visibilità sui motori di ricerca e può supportare le attività di marketing e promozione online.</text:span></text:p>
      <text:p text:style-name="P244"><text:span text:style-name="T245">Per un'azienda questo significa trasformare il proprio spazio sul web da una semplice “vetrina” a uno<text:s/></text:span><text:span text:style-name="T246">strumento di comunicazione, marketing e acquisizione di opportunità</text:span><text:span text:style-name="T247">.</text:span></text:p>
      <text:p text:style-name="P248"><text:span text:style-name="T249">Ed è proprio questo il ruolo di<text:s/></text:span><text:span text:style-name="T250">Goodweb, agenzia web a Bologna</text:span><text:span text:style-name="T251">: progettare e costruire siti internet e progetti digitali mettendo insieme tecnologia, comunicazione, marketing e visibilità online.</text:span></text:p>
      <text:h text:style-name="P252" text:outline-level="2"><text:span text:style-name="T253">GOODWEB – SITI INTERNET A BOLOGNA</text:span></text:h>
      <text:p text:style-name="P254"/>
      <text:p text:style-name="P255"/>
      <text:p text:style-name="P256"><text:span text:style-name="T257">Goodweb</text:span></text:p>
      <text:p text:style-name="P258"><text:span text:style-name="T259">Costruzione siti internet · Consulenza web · Web marketing · SEO · Grafica · Web development · E-commerce</text:span></text:p>
      <text:p text:style-name="P260"><text:span text:style-name="T261">Meeting point Bologna:</text:span></text:p>
      <text:p text:style-name="P262"><text:span text:style-name="T263">Via Pablo Neruda, 17 – 40139 Bologna</text:span></text:p>
      <text:p text:style-name="P264"><text:span text:style-name="T265">Telefono Bologna:</text:span><text:span text:style-name="T266"><text:s/>051 4122805</text:span></text:p>
      <text:p text:style-name="P267"><text:span text:style-name="T268">Sito web:</text:span><text:span text:style-name="T269"><text:s/>siti-internet.com / goodweb.it</text:span></text:p>
      <text:p text:style-name="P270"><text:span text:style-name="T271">Goodweb è un marchio di Lorenzo Notari.</text:span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6%" fo:background-color="transparent" style:tab-stop-distance="0.4916in"/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MS Gothic" style:font-name-complex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MS Gothic" style:font-name-complex="Times New Roman" fo:color="#0F4761" fo:font-size="16pt" style:font-size-asian="16pt" style:font-size-complex="16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orenzo Notari</meta:initial-creator>
    <dc:creator>Lorenzo Notari</dc:creator>
    <meta:creation-date>2026-08-10T20:24:00Z</meta:creation-date>
    <dc:date>2026-08-10T20:24:00Z</dc:date>
    <meta:template xlink:href="Normal.dotm" xlink:type="simple"/>
    <meta:editing-cycles>1</meta:editing-cycles>
    <meta:editing-duration>PT0S</meta:editing-duration>
    <meta:document-statistic meta:page-count="1" meta:paragraph-count="19" meta:word-count="1483" meta:character-count="9919" meta:row-count="70" meta:non-whitespace-character-count="8455"/>
  </office:meta>
</office:document-meta>
</file>